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9a576ca402243437c98178258d0629.png"/>
  <manifest:file-entry manifest:media-type="image/svg+xml" manifest:full-path="Pictures/ce2b3d795f8ededd4910944ee7a53972.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5.29166666667cm" style:rel-width="100%" svg:height="2.38519900498cm" style:rel-height="scale"><draw:image xlink:href="Pictures/ae9a576ca402243437c98178258d0629.png" xlink:type="simple" xlink:show="embed" xlink:actuate="onLoad"/></draw:frame></text:p>
      <text:h text:style-name="Heading_20_1" text:outline-level="1"><text:bookmark text:name="schulgeld:schulgeld_kurz"/><text:bookmark-start text:name="__RefHeading___schulgeldregelung_1"/><text:bookmark-start text:name="schulgeldregelung"/>Schulgeldregelung<text:bookmark-end text:name="__RefHeading___schulgeldregelung_1"/><text:bookmark-end text:name="schulgeldregelung"/></text:h>
      <text:p text:style-name="Text_20_body">Einmal im Jahr kommst du mit allen anderen Eltern der Schule zusammen und setzt deinen Elternbeitrag für das kommende Schuljahr fest. In diesem Jahr wird es online durchgeführt.</text:p>
      <text:p text:style-name="Text_20_body">In deinem <text:span text:style-name="Strong_20_Emphasis">Elternbeitrag</text:span> ist alles enthalten: Schulgeld und der vom Bezirksamt festgelegte Hortbeitrag für die Jahrgänge 4-6. Bitte bedenke, dass es keine zusätzlichen Kosten für Arbeitsmaterialien gibt, dass damit auch Ausflüge und andere Aktivitäten bezahlt werden, dass deine Mitarbeit in der Schule auf ein Minimum reduziert werden kann, dass tolle AGs stattfinden können, dass alle Kinder am Nachmittag betreut sind usw..</text:p>
      <text:p text:style-name="Text_20_body">Die Festsetzung deines Elternbeitrages erfolgt durch deine Selbsteinschätzung! <text:line-break/>
Kein lästiges Einreichen von Gehaltsnachweisen, Einkommensbescheiden und ähnlichen Formularen.</text:p>
      <text:p text:style-name="Text_20_body">Unsere Schule versteht sich als eine solidarische Gemeinschaft und dein Elternbeitrag sollte sich nach deinem Einkommen richten. Kannst Du etwas mehr geben, können Schulplätze für Kinder aus Familien mit wenig finanziellem Spielraum mitfinanziert werden. So kann die Alternativschule Berlin ein bunter Haufen bleiben.</text:p>
      <text:p text:style-name="Text_20_body">Der <text:span text:style-name="Strong_20_Emphasis">durchschnittliche</text:span> Beitrag pro Schulplatz und Monat beträgt für das kommende Schuljahr <text:span text:style-name="Strong_20_Emphasis">135 €</text:span>. </text:p>
      <text:p text:style-name="Text_20_body">Zu deiner Orientierung: dieser Elternbeitrag entspricht einem Familienjahreseinkommen von ca. 35.000 € brutto. Habt ihr ein Jahreseinkommen von 60.000 € brutto, entspräche das einem Elternbeitrag von mind. 230 €. <text:line-break/>
Der <text:span text:style-name="Strong_20_Emphasis">Mindestbeitrag</text:span> für den Elternbeitrag ist <text:span text:style-name="Strong_20_Emphasis">80 €</text:span>; hiervon ausgenommen sind Familien mit sehr <text:span text:style-name="Strong_20_Emphasis">wenig Geld</text:span> (Hartz IV, Sozialhilfe), diese zahlen mind. <text:span text:style-name="Strong_20_Emphasis">40 €</text:span>. <text:line-break/>
Bei gravierenden Änderungen des Familieneinkommens während des laufenden Jahres wende dich vertrauensvoll an die Verwaltung.</text:p>
      <text:p text:style-name="Text_20_body">Die Regeln fürs Bieten</text:p>
      <text:list text:style-name="List_20_1" text:continue-numbering="false">
        <text:list-item>
          <text:p text:style-name="List_20_1_Content_First"> Du musst für die Online-Bieteparty Zugriff auf Deine registrierte Mailadresse haben.</text:p>
        </text:list-item>
        <text:list-item>
          <text:p text:style-name="List_20_1_Content"> Bieten kannst du über Laptop, Tablet oder Smartphone, mit denen Du ins Internet kannst.</text:p>
        </text:list-item>
        <text:list-item>
          <text:p text:style-name="List_20_1_Content"> Dein Gebot ist natürlich geheim.</text:p>
        </text:list-item>
        <text:list-item>
          <text:p text:style-name="List_20_1_Content_Last"> Wird die Gesamtsumme in der 1. Runde nicht erreicht, geht es in eine weitere Runde, in der Du dein Gebot erweitern kannst. Die Veranstaltung endet, wenn die Gesamtsumme erreicht ist. Die Ergebnisse werden auf einer <text:a xlink:type="simple" xlink:href="https://www.wiki.alternativschule-berlin.de/doku.php?id=schulgeld:bieteparty_2023_ergebnis" text:style-name="Internet_20_link" text:visited-style-name="Visited_20_Internet_20_Link">separaten Seite hier im Wiki</text:a> angezeigt.</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Zu jeder Runde erhältst Du eine Mail mit jeweils einem neuen Link für den nächsten Durchgang, also bleib an deinem Gerät und mach's dir gemütlich…<draw:frame draw:style-name="media" draw:name="1" text:anchor-type="as-char" draw:z-index="1" svg:width="" svg:rel-width="100%" svg:height="0cm"><draw:image xlink:href="Pictures/ce2b3d795f8ededd4910944ee7a53972.svg" xlink:type="simple" xlink:show="embed" xlink:actuate="onLoad"/></draw:frame></text:p>
          </table:table-cell>
        </table:table-row>
      </table:table>
      <text:p text:style-name="Text_20_body">Unser Vorschlag: biete gleich am Anfang ordentlich viel Geld, taktiere nicht, so dass schon nach der 1. Runde die gesamte Summe beisammen ist und du früh wieder ins Wochenende gehen kannst! </text:p>
      <text:p text:style-name="Text_20_body"><text:span text:style-name="Emphasis">Nimmst du nicht teil, wird dein Elternbeitrag auf 400 € festgesetzt.</text:span></text:p>
      <text:p text:style-name="Text_20_body">Du hast noch Fragen? <text:line-break/>
Dann wende dich bitte an Daniela im Büro.<text:line-break/>
→ per Mail <text:a xlink:type="simple" xlink:href="mailto:info@alternativschule-berlin.de" text:style-name="Internet_20_link" text:visited-style-name="Visited_20_Internet_20_Link">info@alternativschule-berlin.de</text:a> oder unter Tel. <text:a xlink:type="simple" xlink:href="tel:+49 30 417 48 60" text:style-name="Internet_20_link" text:visited-style-name="Visited_20_Internet_20_Link">+49 30 417 48 60</text:a></text:p>
      <text:p text:style-name="Text_20_body">Dein BietepartyOrgaTea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3T03::45:50</meta:creation-date>
    <dc:creator>Generated</dc:creator>
    <dc:date>2026-09-03T03::45:50</dc:date>
    <dc:language>en-US</dc:language>
    <meta:editing-cycles>1</meta:editing-cycles>
    <meta:editing-duration>PT0S</meta:editing-duration>
    <dc:title>schulgeld:schulgeld_kurz</dc:title>
  </office:meta>
</office:document-meta>
</file>